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Arial MT" svg:font-family="'Arial MT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Cambria1" svg:font-family="Cambria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left="10.672cm" fo:margin-right="0cm" fo:margin-top="0.115cm" fo:margin-bottom="0cm" fo:text-indent="0cm" style:auto-text-indent="false"/>
    </style:style>
    <style:style style:name="P2" style:family="paragraph" style:parent-style-name="Standard">
      <style:paragraph-properties fo:margin-left="10.672cm" fo:margin-right="0cm" fo:margin-top="0.36cm" fo:margin-bottom="0cm" fo:text-indent="0cm" style:auto-text-indent="false"/>
    </style:style>
    <style:style style:name="P3" style:family="paragraph" style:parent-style-name="Standard">
      <style:paragraph-properties fo:margin-left="11.005cm" fo:margin-right="0cm" fo:text-indent="0cm" style:auto-text-indent="false"/>
    </style:style>
    <style:style style:name="P4" style:family="paragraph" style:parent-style-name="Standard">
      <style:paragraph-properties fo:margin-left="11.005cm" fo:margin-right="0cm" fo:margin-top="0.222cm" fo:margin-bottom="0cm" fo:text-indent="0cm" style:auto-text-indent="false"/>
    </style:style>
    <style:style style:name="P5" style:family="paragraph" style:parent-style-name="Standard">
      <style:paragraph-properties fo:margin-left="0.021cm" fo:margin-right="0cm" fo:text-indent="0cm" style:auto-text-indent="false">
        <style:tab-stops>
          <style:tab-stop style:position="4.096cm"/>
          <style:tab-stop style:position="7.74cm"/>
        </style:tab-stops>
      </style:paragraph-properties>
    </style:style>
    <style:style style:name="P6" style:family="paragraph" style:parent-style-name="Standard">
      <style:paragraph-properties fo:margin-left="0.021cm" fo:margin-right="0cm" fo:margin-top="0.349cm" fo:margin-bottom="0cm" fo:text-align="justify" style:justify-single-word="false" fo:text-indent="0cm" style:auto-text-indent="false"/>
    </style:style>
    <style:style style:name="P7" style:family="paragraph" style:parent-style-name="Standard">
      <style:paragraph-properties fo:margin-left="0.021cm" fo:margin-right="0.399cm" fo:line-height="193%" fo:text-indent="0cm" style:auto-text-indent="false">
        <style:tab-stops>
          <style:tab-stop style:position="4.38cm"/>
          <style:tab-stop style:position="6.994cm"/>
          <style:tab-stop style:position="8.904cm"/>
          <style:tab-stop style:position="9.996cm"/>
          <style:tab-stop style:position="11.617cm"/>
          <style:tab-stop style:position="14.64cm"/>
          <style:tab-stop style:position="17.256cm"/>
          <style:tab-stop style:position="17.985cm"/>
          <style:tab-stop style:position="18.038cm"/>
        </style:tab-stops>
      </style:paragraph-properties>
    </style:style>
    <style:style style:name="P8" style:family="paragraph" style:parent-style-name="Standard">
      <style:paragraph-properties fo:margin-left="0.016cm" fo:margin-right="0cm" fo:margin-top="0.46cm" fo:margin-bottom="0cm" fo:text-align="center" style:justify-single-word="false" fo:text-indent="0cm" style:auto-text-indent="false"/>
    </style:style>
    <style:style style:name="P9" style:family="paragraph" style:parent-style-name="Standard">
      <style:paragraph-properties fo:margin-left="0.016cm" fo:margin-right="0.002cm" fo:margin-top="0.482cm" fo:margin-bottom="0cm" fo:text-align="center" style:justify-single-word="false" fo:text-indent="0cm" style:auto-text-indent="false"/>
    </style:style>
    <style:style style:name="P10" style:family="paragraph" style:parent-style-name="Standard">
      <style:paragraph-properties fo:margin-left="0cm" fo:margin-right="2.783cm" fo:text-align="end" style:justify-single-word="false" fo:text-indent="0cm" style:auto-text-indent="false"/>
    </style:style>
    <style:style style:name="P11" style:family="paragraph" style:parent-style-name="Standard">
      <style:paragraph-properties fo:margin-left="0cm" fo:margin-right="0cm" fo:margin-top="0.453cm" fo:margin-bottom="0cm" fo:text-indent="0cm" style:auto-text-indent="false"/>
    </style:style>
    <style:style style:name="P12" style:family="paragraph" style:parent-style-name="Text_20_body">
      <style:text-properties fo:font-weight="bold" style:font-weight-asian="bold"/>
    </style:style>
    <style:style style:name="P13" style:family="paragraph" style:parent-style-name="Text_20_body">
      <style:paragraph-properties fo:margin-top="0.293cm" fo:margin-bottom="0cm"/>
      <style:text-properties style:font-name="Arial MT"/>
    </style:style>
    <style:style style:name="P14" style:family="paragraph" style:parent-style-name="Text_20_body">
      <style:paragraph-properties fo:margin-top="0.265cm" fo:margin-bottom="0cm"/>
      <style:text-properties fo:font-weight="bold" style:font-weight-asian="bold"/>
    </style:style>
    <style:style style:name="P15" style:family="paragraph" style:parent-style-name="Text_20_body">
      <style:paragraph-properties fo:margin-left="0.021cm" fo:margin-right="0.002cm" fo:margin-top="0.501cm" fo:margin-bottom="0cm" fo:line-height="121%" fo:text-align="justify" style:justify-single-word="false" fo:text-indent="0cm" style:auto-text-indent="false"/>
    </style:style>
    <style:style style:name="P16" style:family="paragraph" style:parent-style-name="Text_20_body">
      <style:paragraph-properties fo:margin-top="0.004cm" fo:margin-bottom="0cm"/>
      <style:text-properties fo:font-weight="bold" style:font-weight-asian="bold"/>
    </style:style>
    <style:style style:name="T1" style:family="text">
      <style:text-properties style:font-name="Arial MT" fo:font-size="12pt" style:font-size-asian="12pt"/>
    </style:style>
    <style:style style:name="T2" style:family="text">
      <style:text-properties style:font-name="Arial MT" fo:font-size="12pt" fo:letter-spacing="-0.011cm" style:font-size-asian="12pt"/>
    </style:style>
    <style:style style:name="T3" style:family="text">
      <style:text-properties style:font-name="Arial MT" fo:font-size="12pt" fo:letter-spacing="-0.004cm" style:font-size-asian="12pt"/>
    </style:style>
    <style:style style:name="T4" style:family="text">
      <style:text-properties fo:letter-spacing="-0.011cm" fo:font-weight="bold" style:font-weight-asian="bold"/>
    </style:style>
    <style:style style:name="T5" style:family="text">
      <style:text-properties fo:letter-spacing="-0.011cm" style:text-scale="105%"/>
    </style:style>
    <style:style style:name="T6" style:family="text">
      <style:text-properties fo:letter-spacing="-0.004cm" fo:font-weight="bold" style:font-weight-asian="bold"/>
    </style:style>
    <style:style style:name="T7" style:family="text">
      <style:text-properties fo:letter-spacing="-0.004cm" fo:font-weight="bold" style:font-weight-asian="bold" style:text-scale="105%"/>
    </style:style>
    <style:style style:name="T8" style:family="text">
      <style:text-properties fo:letter-spacing="-0.004cm" style:text-scale="120%"/>
    </style:style>
    <style:style style:name="T9" style:family="text">
      <style:text-properties fo:font-weight="bold" style:font-weight-asian="bold"/>
    </style:style>
    <style:style style:name="T10" style:family="text">
      <style:text-properties fo:font-weight="bold" style:font-weight-asian="bold" style:text-scale="105%"/>
    </style:style>
    <style:style style:name="T11" style:family="text">
      <style:text-properties fo:letter-spacing="0.127cm" fo:font-weight="bold" style:font-weight-asian="bold"/>
    </style:style>
    <style:style style:name="T12" style:family="text">
      <style:text-properties fo:letter-spacing="0.025cm" fo:font-weight="bold" style:font-weight-asian="bold"/>
    </style:style>
    <style:style style:name="T13" style:family="text">
      <style:text-properties fo:letter-spacing="-0.009cm" fo:font-weight="bold" style:font-weight-asian="bold"/>
    </style:style>
    <style:style style:name="T14" style:family="text">
      <style:text-properties fo:letter-spacing="-0.009cm" fo:font-weight="bold" style:font-weight-asian="bold" style:text-scale="105%"/>
    </style:style>
    <style:style style:name="T15" style:family="text">
      <style:text-properties style:text-underline-style="solid" style:text-underline-width="auto" style:text-underline-color="font-color" fo:font-weight="bold" style:font-weight-asian="bold"/>
    </style:style>
    <style:style style:name="T16" style:family="text">
      <style:text-properties fo:letter-spacing="0.141cm" fo:font-weight="bold" style:font-weight-asian="bold"/>
    </style:style>
    <style:style style:name="T17" style:family="text">
      <style:text-properties fo:letter-spacing="-0.023cm" fo:font-weight="bold" style:font-weight-asian="bold"/>
    </style:style>
    <style:style style:name="T18" style:family="text">
      <style:text-properties fo:letter-spacing="-0.019cm" fo:font-weight="bold" style:font-weight-asian="bold"/>
    </style:style>
    <style:style style:name="T19" style:family="text">
      <style:text-properties fo:letter-spacing="-0.019cm" style:text-scale="105%"/>
    </style:style>
    <style:style style:name="T20" style:family="text">
      <style:text-properties fo:letter-spacing="-0.021cm" fo:font-weight="bold" style:font-weight-asian="bold"/>
    </style:style>
    <style:style style:name="T21" style:family="text">
      <style:text-properties fo:letter-spacing="-0.018cm" fo:font-weight="bold" style:font-weight-asian="bold"/>
    </style:style>
    <style:style style:name="T22" style:family="text">
      <style:text-properties fo:letter-spacing="-0.018cm" style:text-scale="105%"/>
    </style:style>
    <style:style style:name="T23" style:family="text">
      <style:text-properties fo:letter-spacing="0.071cm" fo:font-weight="bold" style:font-weight-asian="bold"/>
    </style:style>
    <style:style style:name="T24" style:family="text">
      <style:text-properties style:text-scale="105%"/>
    </style:style>
    <style:style style:name="T25" style:family="text">
      <style:text-properties fo:letter-spacing="0.018cm" style:text-scale="105%"/>
    </style:style>
    <style:style style:name="T26" style:family="text">
      <style:text-properties fo:letter-spacing="0.019cm" style:text-scale="105%"/>
    </style:style>
    <style:style style:name="T27" style:family="text">
      <style:text-properties fo:letter-spacing="0.062cm"/>
    </style:style>
    <style:style style:name="T28" style:family="text">
      <style:text-properties fo:letter-spacing="0.062cm" style:text-underline-style="solid" style:text-underline-width="auto" style:text-underline-color="font-color" fo:font-weight="bold" style:font-weight-asian="bold"/>
    </style:style>
    <style:style style:name="T29" style:family="text">
      <style:text-properties fo:letter-spacing="0.064cm"/>
    </style:style>
    <style:style style:name="T30" style:family="text">
      <style:text-properties fo:font-size="18pt" style:font-size-asian="18pt"/>
    </style:style>
    <style:style style:name="T31" style:family="text">
      <style:text-properties fo:font-size="18pt" style:font-size-asian="18pt" style:text-scale="110%"/>
    </style:style>
    <style:style style:name="T32" style:family="text">
      <style:text-properties fo:font-size="18pt" fo:letter-spacing="0.039cm" style:font-size-asian="18pt" style:text-scale="110%"/>
    </style:style>
    <style:style style:name="T33" style:family="text">
      <style:text-properties fo:font-size="18pt" fo:letter-spacing="-0.004cm" style:font-size-asian="18pt" style:text-scale="110%"/>
    </style:style>
    <style:style style:name="T34" style:family="text">
      <style:text-properties fo:font-size="18pt" style:text-underline-style="solid" style:text-underline-width="auto" style:text-underline-color="font-color" fo:font-weight="bold" style:font-size-asian="18pt" style:font-weight-asian="bold" style:text-scale="105%"/>
    </style:style>
    <style:style style:name="T35" style:family="text">
      <style:text-properties fo:font-size="18pt" fo:letter-spacing="-0.049cm" fo:font-weight="bold" style:font-size-asian="18pt" style:font-weight-asian="bold" style:text-scale="105%"/>
    </style:style>
    <style:style style:name="T36" style:family="text">
      <style:text-properties fo:letter-spacing="-0.007cm" fo:font-weight="bold" style:font-weight-asian="bold"/>
    </style:style>
    <style:style style:name="T37" style:family="text">
      <style:text-properties fo:letter-spacing="-0.007cm" fo:font-weight="bold" style:font-weight-asian="bold" style:text-scale="105%"/>
    </style:style>
    <style:style style:name="T38" style:family="text">
      <style:text-properties fo:letter-spacing="-0.002cm" fo:font-weight="bold" style:font-weight-asian="bold" style:text-scale="105%"/>
    </style:style>
    <style:style style:name="T39" style:family="text">
      <style:text-properties fo:letter-spacing="0.007cm" fo:font-weight="bold" style:font-weight-asian="bold" style:text-scale="105%"/>
    </style:style>
    <style:style style:name="T40" style:family="text">
      <style:text-properties fo:letter-spacing="-0.005cm" fo:font-weight="bold" style:font-weight-asian="bold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style-name="Sect1" text:name="TextSection">
        <text:p text:style-name="P1"><text:span text:style-name="T1">Al</text:span><text:span text:style-name="T2"> </text:span><text:span text:style-name="T1">Dirigente</text:span><text:span text:style-name="T2"> </text:span><text:span text:style-name="T1">Scolastico</text:span><text:span text:style-name="T2"> </text:span><text:span text:style-name="T3">dell'Istituto</text:span></text:p>
        <text:p text:style-name="P2"><text:span text:style-name="T3">.......................................................</text:span></text:p>
        <text:p text:style-name="P2"><text:span text:style-name="T3">.......................................................</text:span></text:p>
        <text:p text:style-name="P13"/>
        <text:p text:style-name="P3"><text:span text:style-name="T9">A</text:span><text:span text:style-name="T11"> </text:span><text:span text:style-name="T9">Fondo</text:span><text:span text:style-name="T12"> </text:span><text:span text:style-name="T6">ESPERO</text:span></text:p>
        <text:p text:style-name="P4"><text:span text:style-name="T4">via Cavour</text:span><text:span text:style-name="T13"> </text:span><text:span text:style-name="T4">310,</text:span><text:span text:style-name="T13"> </text:span><text:span text:style-name="T4">00184</text:span><text:span text:style-name="T13"> </text:span><text:span text:style-name="T4">Roma</text:span></text:p>
        <text:p text:style-name="P4"><text:a xlink:type="simple" xlink:href="mailto:segreteria@PEC.fondoespero.it" text:style-name="Internet_20_link" text:visited-style-name="Visited_20_Internet_20_Link"><text:span text:style-name="T6">segreteria@PEC.fondoespero.it</text:span></text:a></text:p>
        <text:p text:style-name="P12"/>
        <text:p text:style-name="P14"/>
        <text:p text:style-name="P7"><text:span text:style-name="T9">Il/La sottoscritto/a </text:span><text:span text:style-name="T15"><text:tab/><text:tab/><text:tab/><text:tab/></text:span><text:span text:style-name="T9">nato/a</text:span><text:span text:style-name="T16"> </text:span><text:span text:style-name="T9">a </text:span><text:span text:style-name="T15"><text:tab/><text:tab/><text:tab/></text:span><text:span text:style-name="T9"> Il </text:span><text:span text:style-name="T15"><text:tab/></text:span><text:span text:style-name="T9">e residente nel comune di </text:span><text:span text:style-name="T15"><text:tab/><text:tab/><text:tab/><text:tab/><text:tab/><text:tab/></text:span><text:span text:style-name="T9"> via/piazza </text:span><text:span text:style-name="T15"><text:tab/><text:tab/><text:tab/><text:tab/><text:tab/></text:span><text:span text:style-name="T9">, civico n.</text:span><text:span text:style-name="T15"><text:tab/></text:span><text:span text:style-name="T9">,in</text:span><text:span text:style-name="T17"> </text:span><text:span text:style-name="T9">servizio</text:span><text:span text:style-name="T18"> </text:span><text:span text:style-name="T9">a</text:span><text:span text:style-name="T20"> </text:span><text:span text:style-name="T9">tempo indeterminato dal </text:span><text:span text:style-name="T15"><text:tab/><text:tab/></text:span><text:span text:style-name="T9">, presso</text:span><text:span text:style-name="T15"><text:tab/><text:tab/><text:tab/><text:tab/><text:tab/></text:span><text:span text:style-name="T21">,</text:span><text:span text:style-name="T23"> </text:span><text:span text:style-name="T9">Cod. Fisc. </text:span><text:span text:style-name="T15"><text:tab/><text:tab/><text:tab/></text:span></text:p>
        <text:p text:style-name="Title"><text:span text:style-name="T24">P</text:span><text:span text:style-name="T25"> </text:span><text:span text:style-name="T24">R</text:span><text:span text:style-name="T26"> </text:span><text:span text:style-name="T24">E</text:span><text:span text:style-name="T25"> </text:span><text:span text:style-name="T24">M</text:span><text:span text:style-name="T26"> </text:span><text:span text:style-name="T24">E</text:span><text:span text:style-name="T25"> </text:span><text:span text:style-name="T24">T</text:span><text:span text:style-name="T26"> </text:span><text:span text:style-name="T24">T</text:span><text:span text:style-name="T25"> </text:span><text:span text:style-name="T22">E</text:span></text:p>
        <text:p text:style-name="P15"><text:span text:style-name="T24">L'accordo firmato il 16 Novembre 2023 ha regolamentato la modalità di espressione della volontà di adesione a Codesto Fondo anche mediante la formula del “silenzio-assenso”. All’art.4 comma 2 di quest’ultimo, è stato stabilito che nei nove mesi successivi alla data di “assunzione”, il lavoratore può comunicare</text:span><text:span text:style-name="T5"> </text:span><text:span text:style-name="T24">all’amministrazione</text:span><text:span text:style-name="T5"> </text:span><text:span text:style-name="T24">(quindi</text:span><text:span text:style-name="T5"> </text:span><text:span text:style-name="T24">alla</text:span><text:span text:style-name="T5"> </text:span><text:span text:style-name="T24">scuola)</text:span><text:span text:style-name="T5"> </text:span><text:span text:style-name="T24">la</text:span><text:span text:style-name="T5"> </text:span><text:span text:style-name="T24">propria</text:span><text:span text:style-name="T5"> </text:span><text:span text:style-name="T24">volontà</text:span><text:span text:style-name="T5"> </text:span><text:span text:style-name="T24">di</text:span><text:span text:style-name="T5"> </text:span><text:span text:style-name="T24">non</text:span><text:span text:style-name="T5"> </text:span><text:span text:style-name="T24">aderire</text:span><text:span text:style-name="T5"> </text:span><text:span text:style-name="T24">ovvero</text:span><text:span text:style-name="T5"> </text:span><text:span text:style-name="T24">può</text:span><text:span text:style-name="T5"> </text:span><text:span text:style-name="T24">iscriversi al “Fondo”, con le modalità previste, manifestando espressamente la propria volontà di adesione.</text:span></text:p>
        <text:p text:style-name="P6">Poiché<text:span text:style-name="T27"> </text:span>chi<text:span text:style-name="T27"> </text:span>scrive<text:span text:style-name="T27"> </text:span>è<text:span text:style-name="T27"> </text:span>stato/a<text:span text:style-name="T27"> </text:span>assunto/a<text:span text:style-name="T29"> </text:span><text:span text:style-name="T15">successivamente</text:span><text:span text:style-name="T28"> </text:span><text:span text:style-name="T15">al</text:span><text:span text:style-name="T28"> </text:span><text:span text:style-name="T15">1°</text:span><text:span text:style-name="T28"> </text:span><text:span text:style-name="T15">gennaio</text:span><text:span text:style-name="T28"> </text:span><text:span text:style-name="T15">2019</text:span><text:span text:style-name="T28"> </text:span></text:p>
        <text:p text:style-name="P8"><text:span text:style-name="T31">FA</text:span><text:span text:style-name="T32"> </text:span><text:span text:style-name="T33">PRESENTE</text:span></text:p>
        <text:p text:style-name="P9"><text:span text:style-name="T24">Che</text:span><text:span text:style-name="T19"> </text:span><text:span text:style-name="T34">NON</text:span><text:span text:style-name="T35"> </text:span><text:span text:style-name="T10">intende</text:span><text:span text:style-name="T37"> </text:span><text:span text:style-name="T10">aderire</text:span><text:span text:style-name="T37"> </text:span><text:span text:style-name="T10">al</text:span><text:span text:style-name="T7"> </text:span><text:span text:style-name="T10">fondo</text:span><text:span text:style-name="T38"> </text:span><text:span text:style-name="T7">ESPERO</text:span></text:p>
        <text:p text:style-name="P12"/>
        <text:p text:style-name="P12"/>
        <text:p text:style-name="P16"/>
        <text:p text:style-name="P5"><text:span text:style-name="T15"><text:tab/></text:span><text:span text:style-name="T10">,</text:span><text:span text:style-name="T39"> </text:span><text:span text:style-name="T14">li</text:span><text:span text:style-name="T15"><text:tab/></text:span></text:p>
        <text:p text:style-name="P12"/>
        <text:p text:style-name="P10"><text:span text:style-name="T36">Il/La</text:span><text:span text:style-name="T40"> </text:span><text:span text:style-name="T6">sottoscritto/a</text:span></text:p>
        <text:p text:style-name="P11"><text:span text:style-name="T8"><text:s text:c="96"/>____________________________________________</text:span></text:p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Arial MT" svg:font-family="'Arial MT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Cambria1" svg:font-family="Cambria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orphans="0" fo:widows="0"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Calibri" fo:font-size="11pt" fo:language="en" fo:country="US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 style:font-name="Cambria" fo:language="it" fo:country="IT" style:font-name-asian="Cambria1" style:font-name-complex="Cambria1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default-outline-level="" style:list-style-name="" style:class="text"/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Title" style:family="paragraph" style:parent-style-name="Standard" style:next-style-name="Subtitle" style:default-outline-level="" style:list-style-name="" style:class="chapter">
      <style:paragraph-properties fo:margin-left="0.016cm" fo:margin-right="0.002cm" fo:line-height="0.737cm" fo:text-align="center" style:justify-single-word="false" fo:text-indent="0cm" style:auto-text-indent="false"/>
      <style:text-properties fo:font-size="18pt" fo:font-weight="bold" style:font-size-asian="18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_20_Paragraph" style:display-name="List Paragraph" style:family="paragraph" style:parent-style-name="Standard" style:default-outline-level="" style:list-style-name=""/>
    <style:style style:name="Table_20_Paragraph" style:display-name="Table Paragraph" style:family="paragraph" style:parent-style-name="Standard" style:default-outline-level="" style:list-style-name=""/>
    <style:style style:name="Default_20_Paragraph_20_Font" style:display-name="Default Paragraph Font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Curcio Damiano (Lgt.c.s.)</meta:initial-creator>
    <meta:editing-cycles>2</meta:editing-cycles>
    <meta:creation-date>2025-06-16T21:19:00</meta:creation-date>
    <dc:date>2025-06-23T11:04:28.52</dc:date>
    <meta:editing-duration>P0D</meta:editing-duration>
    <meta:generator>OpenOffice/4.1.13$Win32 OpenOffice.org_project/4113m1$Build-9810</meta:generator>
    <meta:document-statistic meta:table-count="0" meta:image-count="0" meta:object-count="0" meta:page-count="1" meta:paragraph-count="15" meta:word-count="145" meta:character-count="1198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