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4.825cm" fo:margin-left="0.205cm" fo:margin-top="0cm" fo:margin-bottom="0cm" table:align="left" style:writing-mode="lr-tb"/>
    </style:style>
    <style:style style:name="Tabella1.A" style:family="table-column">
      <style:table-column-properties style:column-width="0.834cm"/>
    </style:style>
    <style:style style:name="Tabella1.B" style:family="table-column">
      <style:table-column-properties style:column-width="13.991cm"/>
    </style:style>
    <style:style style:name="Tabella1.1" style:family="table-row">
      <style:table-row-properties style:min-row-height="0.439cm" style:keep-together="true" fo:keep-together="auto"/>
    </style:style>
    <style:style style:name="Tabel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1.B1" style:family="table-cell">
      <style:table-cell-properties fo:padding="0.097cm" fo:border="0.002cm solid #000000"/>
    </style:style>
    <style:style style:name="Tabella1.2" style:family="table-row">
      <style:table-row-properties style:row-height="0.665cm" style:keep-together="true" fo:keep-together="auto"/>
    </style:style>
    <style:style style:name="Tabella1.A2" style:family="table-cell">
      <style:table-cell-properties fo:padding="0.097cm" fo:border-left="0.002cm solid #000000" fo:border-right="none" fo:border-top="none" fo:border-bottom="0.002cm solid #000000"/>
    </style:style>
    <style:style style:name="Tabella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la1.3" style:family="table-row">
      <style:table-row-properties style:row-height="0.748cm" style:keep-together="true" fo:keep-together="auto"/>
    </style:style>
    <style:style style:name="Tabella1.4" style:family="table-row">
      <style:table-row-properties style:row-height="0.758cm" style:keep-together="true" fo:keep-together="auto"/>
    </style:style>
    <style:style style:name="Tabella1.5" style:family="table-row">
      <style:table-row-properties style:min-row-height="1cm" style:keep-together="true" fo:keep-together="auto"/>
    </style:style>
    <style:style style:name="Tabella1.6" style:family="table-row">
      <style:table-row-properties style:row-height="1.005cm" style:keep-together="true" fo:keep-together="auto"/>
    </style:style>
    <style:style style:name="Tabella1.7" style:family="table-row">
      <style:table-row-properties style:row-height="0.557cm" style:keep-together="true" fo:keep-together="auto"/>
    </style:style>
    <style:style style:name="P1" style:family="paragraph" style:parent-style-name="Standard">
      <style:paragraph-properties fo:margin-top="0cm" fo:margin-bottom="0cm" fo:line-height="100%" fo:orphans="0" fo:widows="0"/>
      <style:text-properties style:font-name="Times New Roman" fo:font-size="12pt" style:font-size-asian="12pt" style:font-size-complex="12pt"/>
    </style:style>
    <style:style style:name="P2" style:family="paragraph" style:parent-style-name="Standard">
      <style:paragraph-properties fo:margin-top="0cm" fo:margin-bottom="0cm" fo:line-height="100%" fo:text-align="justify" style:justify-single-word="false" fo:orphans="0" fo:widows="0"/>
      <style:text-properties style:font-name="Times New Roman" fo:font-size="12pt" style:font-size-asian="12pt" style:font-size-complex="12pt"/>
    </style:style>
    <style:style style:name="P3" style:family="paragraph" style:parent-style-name="Standard">
      <style:paragraph-properties fo:margin-top="0cm" fo:margin-bottom="0cm" fo:line-height="100%" fo:text-align="end" style:justify-single-word="false"/>
      <style:text-properties style:font-name="Times New Roman" fo:font-size="12pt" style:font-size-asian="12pt" style:font-size-complex="12pt" style:font-weight-complex="bold"/>
    </style:style>
    <style:style style:name="P4" style:family="paragraph" style:parent-style-name="Standard">
      <style:paragraph-properties fo:margin-top="0cm" fo:margin-bottom="0cm" fo:line-height="100%" fo:text-align="justify" style:justify-single-word="false" fo:orphans="0" fo:widows="0"/>
      <style:text-properties style:font-name="Times New Roman" fo:font-size="12pt" fo:letter-spacing="-0.002cm" style:font-size-asian="12pt" style:font-size-complex="12pt"/>
    </style:style>
    <style:style style:name="P5" style:family="paragraph" style:parent-style-name="Standard">
      <style:paragraph-properties fo:margin-top="0cm" fo:margin-bottom="0cm" fo:line-height="100%" fo:text-align="justify" style:justify-single-word="false" fo:orphans="0" fo:widows="0"/>
      <style:text-properties style:font-name="Times New Roman" fo:font-size="12pt" fo:letter-spacing="-0.002cm" fo:font-weight="bold" style:font-size-asian="12pt" style:font-weight-asian="bold" style:font-size-complex="12pt" style:font-weight-complex="bold"/>
    </style:style>
    <style:style style:name="P6" style:family="paragraph" style:parent-style-name="Standard">
      <style:paragraph-properties fo:margin-top="0cm" fo:margin-bottom="0cm" fo:line-height="100%" fo:orphans="0" fo:widows="0">
        <style:tab-stops>
          <style:tab-stop style:position="11.359cm"/>
        </style:tab-stops>
      </style:paragraph-properties>
      <style:text-properties style:font-name="Times New Roman" fo:font-size="12pt" style:text-underline-style="solid" style:text-underline-width="auto" style:text-underline-color="font-color" style:font-size-asian="12pt" style:font-size-complex="12pt"/>
    </style:style>
    <style:style style:name="P7" style:family="paragraph" style:parent-style-name="Standard">
      <style:paragraph-properties fo:margin-top="0cm" fo:margin-bottom="0cm" fo:line-height="100%" fo:text-align="justify" style:justify-single-word="false" fo:orphans="0" fo:widows="0"/>
    </style:style>
    <style:style style:name="P8" style:family="paragraph" style:parent-style-name="Standard">
      <style:paragraph-properties fo:margin-top="0cm" fo:margin-bottom="0cm" fo:line-height="100%" fo:orphans="0" fo:widows="0">
        <style:tab-stops>
          <style:tab-stop style:position="11.359cm"/>
        </style:tab-stops>
      </style:paragraph-properties>
    </style:style>
    <style:style style:name="P9" style:family="paragraph" style:parent-style-name="Standard">
      <style:paragraph-properties fo:margin-left="4.419cm" fo:margin-right="4.33cm" fo:margin-top="0.06cm" fo:margin-bottom="0cm" fo:line-height="100%" fo:text-align="center" style:justify-single-word="false" fo:orphans="0" fo:widows="0" fo:text-indent="0cm" style:auto-text-indent="false"/>
      <style:text-properties style:font-name="Times New Roman" fo:font-size="12pt" style:font-size-asian="12pt" style:font-size-complex="12pt"/>
    </style:style>
    <style:style style:name="P10" style:family="paragraph" style:parent-style-name="Standard">
      <style:paragraph-properties fo:margin-left="0.25cm" fo:margin-right="0.21cm" fo:margin-top="0cm" fo:margin-bottom="0cm" fo:line-height="100%" fo:text-align="center" style:justify-single-word="false" fo:orphans="0" fo:widows="0" fo:text-indent="0cm" style:auto-text-indent="false"/>
    </style:style>
    <style:style style:name="P11" style:family="paragraph" style:parent-style-name="Standard">
      <style:paragraph-properties fo:margin-left="0.25cm" fo:margin-right="0.21cm" fo:margin-top="0cm" fo:margin-bottom="0cm" fo:line-height="100%" fo:orphans="0" fo:widows="0" fo:text-indent="0cm" style:auto-text-indent="false"/>
      <style:text-properties style:font-name="Times New Roman" fo:font-size="12pt" style:font-size-asian="12pt" style:font-size-complex="12pt"/>
    </style:style>
    <style:style style:name="P12" style:family="paragraph" style:parent-style-name="Standard">
      <style:paragraph-properties fo:margin-left="0.205cm" fo:margin-right="0cm" fo:margin-top="0cm" fo:margin-bottom="0cm" fo:line-height="100%" fo:text-align="justify" style:justify-single-word="false" fo:orphans="0" fo:widows="0" fo:text-indent="0cm" style:auto-text-indent="false"/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P13" style:family="paragraph" style:parent-style-name="Standard">
      <style:paragraph-properties fo:margin-left="0.205cm" fo:margin-right="0cm" fo:margin-top="0cm" fo:margin-bottom="0cm" fo:line-height="100%" fo:text-align="justify" style:justify-single-word="false" fo:orphans="0" fo:widows="0" fo:text-indent="0cm" style:auto-text-indent="false"/>
    </style:style>
    <style:style style:name="P14" style:family="paragraph" style:parent-style-name="Standard">
      <style:paragraph-properties fo:margin-left="0.205cm" fo:margin-right="0.15cm" fo:margin-top="0cm" fo:margin-bottom="0cm" fo:line-height="100%" fo:orphans="0" fo:widows="0" fo:text-indent="0cm" style:auto-text-indent="false"/>
      <style:text-properties style:font-name="Times New Roman" fo:font-size="12pt" fo:letter-spacing="-0.002cm" style:font-size-asian="12pt" style:font-size-complex="12pt"/>
    </style:style>
    <style:style style:name="P15" style:family="paragraph" style:parent-style-name="Standard">
      <style:paragraph-properties fo:margin-left="2.498cm" fo:margin-right="0cm" fo:margin-top="0cm" fo:margin-bottom="0cm" fo:line-height="100%" fo:text-align="justify" style:justify-single-word="false" fo:orphans="0" fo:widows="0" fo:text-indent="0cm" style:auto-text-indent="false"/>
    </style:style>
    <style:style style:name="P16" style:family="paragraph" style:parent-style-name="Standard">
      <style:paragraph-properties fo:margin-left="2.498cm" fo:margin-right="0cm" fo:margin-top="0cm" fo:margin-bottom="0cm" fo:line-height="100%" fo:text-align="justify" style:justify-single-word="false" fo:orphans="0" fo:widows="0" fo:text-indent="0cm" style:auto-text-indent="false"/>
      <style:text-properties style:font-name="Times New Roman" fo:font-size="12pt" style:font-size-asian="12pt" style:font-size-complex="12pt"/>
    </style:style>
    <style:style style:name="P17" style:family="paragraph" style:parent-style-name="Standard">
      <style:paragraph-properties fo:margin-left="0.275cm" fo:margin-right="0cm" fo:margin-top="0cm" fo:margin-bottom="0cm" fo:line-height="100%" fo:orphans="0" fo:widows="0" fo:text-indent="0cm" style:auto-text-indent="false">
        <style:tab-stops>
          <style:tab-stop style:position="1.058cm"/>
        </style:tab-stops>
      </style:paragraph-properties>
    </style:style>
    <style:style style:name="P18" style:family="paragraph" style:parent-style-name="Standard">
      <style:paragraph-properties fo:margin-left="0.275cm" fo:margin-right="0cm" fo:margin-top="0cm" fo:margin-bottom="0cm" fo:line-height="100%" fo:orphans="0" fo:widows="0" fo:text-indent="0cm" style:auto-text-indent="false">
        <style:tab-stops>
          <style:tab-stop style:position="1.058cm"/>
          <style:tab-stop style:position="10.724cm"/>
        </style:tab-stops>
      </style:paragraph-properties>
    </style:style>
    <style:style style:name="P19" style:family="paragraph" style:parent-style-name="Standard">
      <style:paragraph-properties fo:margin-left="0.275cm" fo:margin-right="0cm" fo:margin-top="0cm" fo:margin-bottom="0cm" fo:line-height="100%" fo:orphans="0" fo:widows="0" fo:text-indent="0cm" style:auto-text-indent="false">
        <style:tab-stops>
          <style:tab-stop style:position="1.058cm"/>
          <style:tab-stop style:position="13.864cm"/>
        </style:tab-stops>
      </style:paragraph-properties>
    </style:style>
    <style:style style:name="P20" style:family="paragraph" style:parent-style-name="Standard">
      <style:paragraph-properties fo:margin-left="0.275cm" fo:margin-right="0cm" fo:margin-top="0cm" fo:margin-bottom="0cm" fo:line-height="100%" fo:text-align="end" style:justify-single-word="false" fo:orphans="0" fo:widows="0" fo:text-indent="0cm" style:auto-text-indent="false">
        <style:tab-stops>
          <style:tab-stop style:position="1.058cm"/>
        </style:tab-stops>
      </style:paragraph-properties>
      <style:text-properties style:text-position="-58% 100%" style:font-name="Times New Roman" fo:font-size="12pt" style:font-size-asian="12pt" style:font-size-complex="12pt"/>
    </style:style>
    <style:style style:name="P21" style:family="paragraph" style:parent-style-name="Standard">
      <style:paragraph-properties fo:margin-left="0.275cm" fo:margin-right="0cm" fo:margin-top="0cm" fo:margin-bottom="0cm" fo:line-height="100%" fo:orphans="0" fo:widows="0" fo:text-indent="0cm" style:auto-text-indent="false">
        <style:tab-stops>
          <style:tab-stop style:position="1.058cm"/>
        </style:tab-stops>
      </style:paragraph-properties>
      <style:text-properties style:text-position="-58% 100%" style:font-name="Times New Roman" fo:font-size="12pt" style:font-size-asian="12pt" style:font-size-complex="12pt"/>
    </style:style>
    <style:style style:name="P22" style:family="paragraph" style:parent-style-name="Standard">
      <style:paragraph-properties fo:margin-left="0.275cm" fo:margin-right="0cm" fo:margin-top="0cm" fo:margin-bottom="0cm" fo:line-height="100%" fo:orphans="0" fo:widows="0" fo:text-indent="0cm" style:auto-text-indent="false">
        <style:tab-stops>
          <style:tab-stop style:position="1.058cm"/>
          <style:tab-stop style:position="10.724cm"/>
        </style:tab-stops>
      </style:paragraph-properties>
      <style:text-properties style:font-name="Times New Roman" fo:font-size="12pt" style:text-underline-style="solid" style:text-underline-width="auto" style:text-underline-color="font-color" style:font-size-asian="12pt" style:font-size-complex="12pt"/>
    </style:style>
    <style:style style:name="P23" style:family="paragraph" style:parent-style-name="Standard">
      <style:paragraph-properties fo:margin-left="0.275cm" fo:margin-right="0cm" fo:margin-top="0cm" fo:margin-bottom="0cm" fo:line-height="100%" fo:orphans="0" fo:widows="0" fo:text-indent="0cm" style:auto-text-indent="false">
        <style:tab-stops>
          <style:tab-stop style:position="1.058cm"/>
          <style:tab-stop style:position="10.724cm"/>
        </style:tab-stops>
      </style:paragraph-properties>
      <style:text-properties style:font-name="Times New Roman" fo:font-size="12pt" style:font-size-asian="12pt" style:font-size-complex="12pt"/>
    </style:style>
    <style:style style:name="P24" style:family="paragraph" style:parent-style-name="Standard">
      <style:paragraph-properties fo:margin-left="0.275cm" fo:margin-right="0cm" fo:margin-top="0.002cm" fo:margin-bottom="0cm" fo:line-height="0.423cm" fo:text-align="end" style:justify-single-word="false" fo:orphans="0" fo:widows="0" fo:text-indent="0cm" style:auto-text-indent="false">
        <style:tab-stops>
          <style:tab-stop style:position="1.058cm"/>
        </style:tab-stops>
      </style:paragraph-properties>
      <style:text-properties style:text-position="-58% 100%" style:font-name="Times New Roman" fo:font-size="12pt" style:font-size-asian="12pt" style:font-size-complex="12pt"/>
    </style:style>
    <style:style style:name="P25" style:family="paragraph" style:parent-style-name="Standard">
      <style:paragraph-properties fo:margin-left="0.483cm" fo:margin-right="0cm" fo:margin-top="0cm" fo:margin-bottom="0cm" fo:line-height="100%" fo:orphans="0" fo:widows="0" fo:text-indent="0cm" style:auto-text-indent="false">
        <style:tab-stops>
          <style:tab-stop style:position="2.963cm"/>
          <style:tab-stop style:position="4.904cm"/>
          <style:tab-stop style:position="8.396cm"/>
          <style:tab-stop style:position="10.866cm"/>
        </style:tab-stops>
      </style:paragraph-properties>
    </style:style>
    <style:style style:name="P26" style:family="paragraph" style:parent-style-name="Standard">
      <style:paragraph-properties fo:margin-left="0.483cm" fo:margin-right="0cm" fo:margin-top="0cm" fo:margin-bottom="0cm" fo:line-height="100%" fo:orphans="0" fo:widows="0" fo:text-indent="0cm" style:auto-text-indent="false">
        <style:tab-stops>
          <style:tab-stop style:position="12.629cm"/>
        </style:tab-stops>
      </style:paragraph-properties>
      <style:text-properties style:font-name="Times New Roman" fo:font-size="12pt" style:font-size-asian="12pt" style:font-size-complex="12pt"/>
    </style:style>
    <style:style style:name="P27" style:family="paragraph" style:parent-style-name="Standard">
      <style:paragraph-properties fo:margin-left="0.501cm" fo:margin-right="0cm" fo:margin-top="0cm" fo:margin-bottom="0cm" fo:line-height="100%" fo:orphans="0" fo:widows="0" fo:text-indent="0cm" style:auto-text-indent="false">
        <style:tab-stops>
          <style:tab-stop style:position="12.665cm"/>
        </style:tab-stops>
      </style:paragraph-properties>
      <style:text-properties style:font-name="Times New Roman" fo:font-size="12pt" style:font-size-asian="12pt" style:font-size-complex="12pt"/>
    </style:style>
    <style:style style:name="P28" style:family="paragraph" style:parent-style-name="Standard">
      <style:paragraph-properties fo:margin-left="0.519cm" fo:margin-right="0cm" fo:margin-top="0cm" fo:margin-bottom="0cm" fo:line-height="100%" fo:orphans="0" fo:widows="0" fo:text-indent="0cm" style:auto-text-indent="false">
        <style:tab-stops>
          <style:tab-stop style:position="12.665cm"/>
        </style:tab-stops>
      </style:paragraph-properties>
      <style:text-properties style:font-name="Times New Roman" fo:font-size="12pt" style:font-size-asian="12pt" style:font-size-complex="12pt"/>
    </style:style>
    <style:style style:name="P29" style:family="paragraph" style:parent-style-name="Standard">
      <style:paragraph-properties fo:margin-left="0cm" fo:margin-right="0cm" fo:margin-top="0cm" fo:margin-bottom="0cm" fo:line-height="100%" fo:text-align="justify" style:justify-single-word="false" fo:orphans="0" fo:widows="0" fo:text-indent="0cm" style:auto-text-indent="false"/>
    </style:style>
    <style:style style:name="P30" style:family="paragraph" style:parent-style-name="Standard">
      <style:paragraph-properties fo:margin-left="0cm" fo:margin-right="3.709cm" fo:margin-top="0cm" fo:margin-bottom="0cm" fo:line-height="100%" fo:text-align="center" style:justify-single-word="false" fo:orphans="0" fo:widows="0" fo:text-indent="0cm" style:auto-text-indent="false">
        <style:tab-stops>
          <style:tab-stop style:position="13.617cm"/>
        </style:tab-stops>
      </style:paragraph-properties>
      <style:text-properties style:font-name="Times New Roman" fo:font-size="12pt" style:font-size-asian="12pt" style:font-size-complex="12pt"/>
    </style:style>
    <style:style style:name="P31" style:family="paragraph" style:parent-style-name="Standard">
      <style:paragraph-properties fo:margin-left="4.419cm" fo:margin-right="0cm" fo:margin-top="0cm" fo:margin-bottom="0cm" fo:line-height="100%" fo:text-align="end" style:justify-single-word="false" fo:orphans="0" fo:widows="0" fo:text-indent="0cm" style:auto-text-indent="false"/>
      <style:text-properties style:font-name="Times New Roman" fo:font-size="12pt" style:font-size-asian="12pt" style:font-size-complex="12pt" style:font-weight-complex="bold"/>
    </style:style>
    <style:style style:name="P32" style:family="paragraph" style:parent-style-name="Standard">
      <style:paragraph-properties fo:margin-left="0.776cm" fo:margin-right="0.18cm" fo:margin-top="0cm" fo:margin-bottom="0cm" fo:line-height="100%" fo:orphans="0" fo:widows="0" fo:text-indent="0cm" style:auto-text-indent="false"/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P33" style:family="paragraph" style:parent-style-name="Standard">
      <style:paragraph-properties fo:margin-left="0.071cm" fo:margin-right="0cm" fo:margin-top="0cm" fo:margin-bottom="0cm" fo:line-height="100%" fo:orphans="0" fo:widows="0" fo:text-indent="0cm" style:auto-text-indent="false"/>
      <style:text-properties style:font-name="Times New Roman" fo:font-size="12pt" style:font-size-asian="12pt" style:font-size-complex="12pt"/>
    </style:style>
    <style:style style:name="P34" style:family="paragraph" style:parent-style-name="Standard">
      <style:paragraph-properties fo:margin-left="0.088cm" fo:margin-right="0cm" fo:margin-top="0cm" fo:margin-bottom="0cm" fo:line-height="100%" fo:orphans="0" fo:widows="0" fo:text-indent="0cm" style:auto-text-indent="false"/>
      <style:text-properties style:font-name="Times New Roman" fo:font-size="12pt" style:font-size-asian="12pt" style:font-size-complex="12pt"/>
    </style:style>
    <style:style style:name="P35" style:family="paragraph" style:parent-style-name="Standard">
      <style:paragraph-properties fo:margin-left="0.28cm" fo:margin-right="0cm" fo:margin-top="0cm" fo:margin-bottom="0cm" fo:line-height="100%" fo:orphans="0" fo:widows="0" fo:text-indent="0cm" style:auto-text-indent="false">
        <style:tab-stops>
          <style:tab-stop style:position="1.058cm"/>
        </style:tab-stops>
      </style:paragraph-properties>
      <style:text-properties style:text-position="-58% 100%" style:font-name="Times New Roman" fo:font-size="12pt" style:font-size-asian="12pt" style:font-size-complex="12pt"/>
    </style:style>
    <style:style style:name="P36" style:family="paragraph" style:parent-style-name="Standard">
      <style:paragraph-properties fo:margin-left="0.28cm" fo:margin-right="0cm" fo:margin-top="0cm" fo:margin-bottom="0cm" fo:line-height="100%" fo:text-align="center" style:justify-single-word="false" fo:orphans="0" fo:widows="0" fo:text-indent="0cm" style:auto-text-indent="false">
        <style:tab-stops>
          <style:tab-stop style:position="1.058cm"/>
          <style:tab-stop style:position="12.252cm"/>
        </style:tab-stops>
      </style:paragraph-properties>
      <style:text-properties style:text-position="-58% 100%" style:font-name="Times New Roman" fo:font-size="12pt" style:font-size-asian="12pt" style:font-size-complex="12pt"/>
    </style:style>
    <style:style style:name="P37" style:family="paragraph" style:parent-style-name="Standard">
      <style:paragraph-properties fo:margin-left="0.28cm" fo:margin-right="0cm" fo:margin-top="0cm" fo:margin-bottom="0cm" fo:line-height="100%" fo:text-align="end" style:justify-single-word="false" fo:orphans="0" fo:widows="0" fo:text-indent="0cm" style:auto-text-indent="false">
        <style:tab-stops>
          <style:tab-stop style:position="1.058cm"/>
          <style:tab-stop style:position="12.252cm"/>
        </style:tab-stops>
      </style:paragraph-properties>
      <style:text-properties style:text-position="-58% 100%" style:font-name="Times New Roman" fo:font-size="12pt" style:font-size-asian="12pt" style:font-size-complex="12pt"/>
    </style:style>
    <style:style style:name="P38" style:family="paragraph" style:parent-style-name="List_20_Paragraph" style:list-style-name="WWNum2">
      <style:paragraph-properties fo:margin-top="0cm" fo:margin-bottom="0cm" fo:line-height="100%" fo:text-align="justify" style:justify-single-word="false" fo:orphans="0" fo:widows="0"/>
    </style:style>
    <style:style style:name="P39" style:family="paragraph" style:parent-style-name="List_20_Paragraph" style:list-style-name="WWNum2">
      <style:paragraph-properties fo:margin-left="0cm" fo:margin-right="0cm" fo:margin-top="0cm" fo:margin-bottom="0cm" fo:line-height="100%" fo:text-align="justify" style:justify-single-word="false" fo:orphans="0" fo:widows="0" fo:text-indent="0cm" style:auto-text-indent="false"/>
      <style:text-properties style:font-name="Times New Roman" fo:font-size="12pt" fo:letter-spacing="-0.002cm" style:font-size-asian="12pt" style:font-size-complex="12pt"/>
    </style:style>
    <style:style style:name="P40" style:family="paragraph" style:parent-style-name="List_20_Paragraph">
      <style:paragraph-properties fo:margin-left="2.498cm" fo:margin-right="0cm" fo:margin-top="0cm" fo:margin-bottom="0cm" fo:line-height="100%" fo:text-align="justify" style:justify-single-word="false" fo:orphans="0" fo:widows="0" fo:text-indent="0cm" style:auto-text-indent="false"/>
    </style:style>
    <style:style style:name="P41" style:family="paragraph" style:parent-style-name="Heading_20_1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normal"/>
    </style:style>
    <style:style style:name="P42" style:family="paragraph" style:parent-style-name="Standard" style:master-page-name="Standard">
      <style:paragraph-properties fo:margin-left="4.419cm" fo:margin-right="4.33cm" fo:margin-top="0.06cm" fo:margin-bottom="0cm" fo:line-height="100%" fo:text-align="center" style:justify-single-word="false" fo:orphans="0" fo:widows="0" fo:text-indent="0cm" style:auto-text-indent="false" style:page-number="auto"/>
      <style:text-properties style:font-name="Times New Roman" fo:font-size="12pt" style:font-size-asian="12pt" style:font-size-complex="12pt"/>
    </style:style>
    <style:style style:name="T1" style:family="text">
      <style:text-properties style:font-name="Times New Roman" fo:font-size="12pt" style:font-size-asian="12pt" style:font-size-complex="12pt"/>
    </style:style>
    <style:style style:name="T2" style:family="text">
      <style:text-properties style:font-name="Times New Roman" fo:font-size="12pt" fo:letter-spacing="-0.002cm" style:font-size-asian="12pt" style:font-size-complex="12pt"/>
    </style:style>
    <style:style style:name="T3" style:family="text">
      <style:text-properties style:font-name="Times New Roman" fo:font-size="12pt" fo:letter-spacing="-0.002cm" fo:font-style="italic" style:font-size-asian="12pt" style:font-style-asian="italic" style:font-size-complex="12pt" style:font-style-complex="italic"/>
    </style:style>
    <style:style style:name="T4" style:family="text">
      <style:text-properties style:font-name="Times New Roman" fo:font-size="12pt" fo:letter-spacing="-0.002cm" fo:font-weight="bold" style:font-size-asian="12pt" style:font-weight-asian="bold" style:font-size-complex="12pt" style:font-weight-complex="bold"/>
    </style:style>
    <style:style style:name="T5" style:family="text">
      <style:text-properties style:font-name="Times New Roman" fo:font-size="12pt" fo:letter-spacing="-0.002cm" style:text-underline-style="none" style:font-size-asian="12pt" style:font-size-complex="12pt"/>
    </style:style>
    <style:style style:name="T6" style:family="text">
      <style:text-properties style:font-name="Times New Roman" fo:font-size="12pt" fo:letter-spacing="0.002cm" style:font-size-asian="12pt" style:font-size-complex="12pt"/>
    </style:style>
    <style:style style:name="T7" style:family="text">
      <style:text-properties style:font-name="Times New Roman" fo:font-size="12pt" fo:letter-spacing="0.002cm" fo:font-style="italic" style:font-size-asian="12pt" style:font-style-asian="italic" style:font-size-complex="12pt" style:font-style-complex="italic"/>
    </style:style>
    <style:style style:name="T8" style:family="text">
      <style:text-properties style:font-name="Times New Roman" fo:font-size="12pt" fo:letter-spacing="-0.004cm" style:font-size-asian="12pt" style:font-size-complex="12pt"/>
    </style:style>
    <style:style style:name="T9" style:family="text">
      <style:text-properties style:font-name="Times New Roman" fo:font-size="12pt" fo:letter-spacing="-0.004cm" fo:font-style="italic" style:font-size-asian="12pt" style:font-style-asian="italic" style:font-size-complex="12pt" style:font-style-complex="italic"/>
    </style:style>
    <style:style style:name="T10" style:family="text"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T11" style:family="text">
      <style:text-properties style:font-name="Times New Roman" fo:font-size="12pt" fo:letter-spacing="0.004cm" fo:font-style="italic" style:font-size-asian="12pt" style:font-style-asian="italic" style:font-size-complex="12pt" style:font-style-complex="italic"/>
    </style:style>
    <style:style style:name="T12" style:family="text">
      <style:text-properties style:font-name="Times New Roman" fo:font-size="12pt" style:text-underline-style="solid" style:text-underline-width="auto" style:text-underline-color="font-color" style:font-size-asian="12pt" style:font-size-complex="12pt"/>
    </style:style>
    <style:style style:name="T13" style:family="text">
      <style:text-properties style:font-name="Times New Roman" fo:font-size="22pt" style:font-size-asian="22pt" style:font-size-complex="22pt"/>
    </style:style>
    <style:style style:name="T14" style:family="text">
      <style:text-properties style:text-position="-58% 100%" style:font-name="Times New Roman" fo:font-size="12pt" fo:letter-spacing="-0.002cm" style:font-size-asian="12pt" style:font-size-complex="12pt"/>
    </style:style>
    <style:style style:name="T15" style:family="text">
      <style:text-properties style:text-position="-58% 100%" style:font-name="Times New Roman" fo:font-size="12pt" style:font-size-asian="12pt" style:font-size-complex="12pt"/>
    </style:style>
    <style:style style:name="T16" style:family="text">
      <style:text-properties style:text-position="-58% 100%" style:font-name="Times New Roman" fo:font-size="12pt" fo:letter-spacing="0.002cm" style:font-size-asian="12pt" style:font-size-complex="12pt"/>
    </style:style>
    <style:style style:name="T17" style:family="text">
      <style:text-properties style:text-position="-58% 100%" style:font-name="Times New Roman" fo:font-size="12pt" fo:letter-spacing="-0.004cm" style:font-size-asian="12pt" style:font-size-complex="12pt"/>
    </style:style>
    <style:style style:name="T18" style:family="text">
      <style:text-properties style:text-position="-58% 100%" style:font-name="Times New Roman" fo:font-size="22pt" style:font-size-asian="22pt" style:font-size-complex="22pt"/>
    </style:style>
    <style:style style:name="T19" style:family="text">
      <style:text-properties fo:font-size="22pt" style:font-size-asian="22pt" style:font-size-complex="2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2"/>
      <text:p text:style-name="P3"><text:s text:c="71"/>AL DIRIGENTE SCOLASTICO</text:p>
      <text:p text:style-name="P3"><text:tab/><text:tab/> <text:s text:c="10"/>dell’I.C. “G. UNGARETTI”.</text:p>
      <text:p text:style-name="P31"><text:tab/><text:tab/><text:tab/> <text:s text:c="15"/>TEVEROLA.</text:p>
      <text:p text:style-name="P9"/>
      <text:p text:style-name="P9"/>
      <text:p text:style-name="P9"/>
      <text:p text:style-name="P10"><text:span text:style-name="T1">D</text:span><text:span text:style-name="T2">I</text:span><text:span text:style-name="T6">C</text:span><text:span text:style-name="T1">H</text:span><text:span text:style-name="T2">I</text:span><text:span text:style-name="T1">A</text:span><text:span text:style-name="T6">R</text:span><text:span text:style-name="T1">AZ</text:span><text:span text:style-name="T2">I</text:span><text:span text:style-name="T1">ONE </text:span><text:span text:style-name="T6">S</text:span><text:span text:style-name="T8">O</text:span><text:span text:style-name="T6">S</text:span><text:span text:style-name="T1">T</text:span><text:span text:style-name="T2">I</text:span><text:span text:style-name="T1">T</text:span><text:span text:style-name="T2">U</text:span><text:span text:style-name="T1">T</text:span><text:span text:style-name="T2">I</text:span><text:span text:style-name="T1">VA DI </text:span><text:span text:style-name="T6">C</text:span><text:span text:style-name="T1">ERT</text:span><text:span text:style-name="T2">I</text:span><text:span text:style-name="T6">F</text:span><text:span text:style-name="T2">I</text:span><text:span text:style-name="T6">C</text:span><text:span text:style-name="T1">AZ</text:span><text:span text:style-name="T2">I</text:span><text:span text:style-name="T1">ONE</text:span></text:p>
      <text:p text:style-name="P11"/>
      <text:p text:style-name="P10"><text:span text:style-name="T14">(ar</text:span><text:span text:style-name="T15">t.46 D</text:span><text:span text:style-name="T16">P</text:span><text:span text:style-name="T15">R445 d</text:span><text:span text:style-name="T14">e</text:span><text:span text:style-name="T15">l 2.12.2000)</text:span></text:p>
      <text:p text:style-name="P14"/>
      <text:p text:style-name="P4">Il/la sottoscritto/a ____________________________________________________</text:p>
      <text:p text:style-name="P4">nato a _____________________________________________________ (_____) il ___________________ residente a _____________________________________ (______) in Via ______________________________________________ n. _____in servizio presso codesto istituto in qualità di ……………………………….……………. (docente o personale ATA) dal …………………</text:p>
      <text:p text:style-name="P4"/>
      <text:p text:style-name="P4"/>
      <text:p text:style-name="P4">consapevole che in caso di falsa dichiarazione verranno applicate le sanzioni previste dal codice penale e che, inoltre, la falsa dichiarazione comporta la decadenza dal beneficio ottenuto sulla base della dichiarazione non veritiera</text:p>
      <text:list xml:id="list4244848338081003179" text:style-name="Outline">
        <text:list-item>
          <text:h text:style-name="P41" text:outline-level="1">DICHIARA</text:h>
        </text:list-item>
      </text:list>
      <text:p text:style-name="P4"/>
      <text:list xml:id="list6524374915549978179" text:style-name="WWNum2">
        <text:list-item>
          <text:p text:style-name="P38"><text:span text:style-name="T2">I</text:span><text:span text:style-name="T1">n </text:span><text:span text:style-name="T2">re</text:span><text:span text:style-name="T1">l</text:span><text:span text:style-name="T2">az</text:span><text:span text:style-name="T1">ione </text:span><text:span text:style-name="T2">a</text:span><text:span text:style-name="T1">lla</text:span><text:span text:style-name="T2"> f</text:span><text:span text:style-name="T1">o</text:span><text:span text:style-name="T2">r</text:span><text:span text:style-name="T1">ma di p</text:span><text:span text:style-name="T2">re</text:span><text:span text:style-name="T1">vid</text:span><text:span text:style-name="T2">e</text:span><text:span text:style-name="T1">n</text:span><text:span text:style-name="T2">z</text:span><text:span text:style-name="T1">a </text:span><text:span text:style-name="T2">c</text:span><text:span text:style-name="T1">ompl</text:span><text:span text:style-name="T2">e</text:span><text:span text:style-name="T1">m</text:span><text:span text:style-name="T2">e</text:span><text:span text:style-name="T1">nt</text:span><text:span text:style-name="T2">ar</text:span><text:span text:style-name="T1">e </text:span><text:span text:style-name="T2">r</text:span><text:span text:style-name="T1">is</text:span><text:span text:style-name="T2">er</text:span><text:span text:style-name="T1">v</text:span><text:span text:style-name="T2">a</text:span><text:span text:style-name="T1">ta </text:span><text:span text:style-name="T2">a</text:span><text:span text:style-name="T1">l p</text:span><text:span text:style-name="T2">er</text:span><text:span text:style-name="T1">son</text:span><text:span text:style-name="T2">a</text:span><text:span text:style-name="T1">le d</text:span><text:span text:style-name="T2">e</text:span><text:span text:style-name="T1">l </text:span><text:span text:style-name="T2">c</text:span><text:span text:style-name="T1">omp</text:span><text:span text:style-name="T2">ar</text:span><text:span text:style-name="T1">to s</text:span><text:span text:style-name="T2">c</text:span><text:span text:style-name="T1">uol</text:span><text:span text:style-name="T2">a</text:span><text:span text:style-name="T1">, is</text:span><text:span text:style-name="T8">t</text:span><text:span text:style-name="T1">ituita</text:span><text:span text:style-name="T2"> c</text:span><text:span text:style-name="T1">on </text:span><text:span text:style-name="T2">acc</text:span><text:span text:style-name="T1">o</text:span><text:span text:style-name="T2">r</text:span><text:span text:style-name="T1">do t</text:span><text:span text:style-name="T2">r</text:span><text:span text:style-name="T1">a l</text:span><text:span text:style-name="T2">’</text:span><text:span text:style-name="T1">A</text:span><text:span text:style-name="T6">R</text:span><text:span text:style-name="T1">AN e le o</text:span><text:span text:style-name="T2">r</text:span><text:span text:style-name="T1">g</text:span><text:span text:style-name="T2">a</text:span><text:span text:style-name="T1">ni</text:span><text:span text:style-name="T2">z</text:span><text:span text:style-name="T6">z</text:span><text:span text:style-name="T2">az</text:span><text:span text:style-name="T1">ioni sind</text:span><text:span text:style-name="T2">aca</text:span><text:span text:style-name="T1">li d</text:span><text:span text:style-name="T2">e</text:span><text:span text:style-name="T1">lla s</text:span><text:span text:style-name="T2">c</text:span><text:span text:style-name="T1">uola d</text:span><text:span text:style-name="T2">e</text:span><text:span text:style-name="T1">l 14 m</text:span><text:span text:style-name="T2">arz</text:span><text:span text:style-name="T1">o2001:</text:span></text:p>
        </text:list-item>
      </text:list>
      <text:p text:style-name="P15"><text:span text:style-name="T1"> </text:span><text:span text:style-name="T13">□</text:span><text:span text:style-name="T1">di </text:span><text:span text:style-name="T2">e</text:span><text:span text:style-name="T1">ss</text:span><text:span text:style-name="T2">er</text:span><text:span text:style-name="T1">e già </text:span><text:span text:style-name="T8">i</text:span><text:span text:style-name="T1">s</text:span><text:span text:style-name="T2">cr</text:span><text:span text:style-name="T1">itto </text:span><text:span text:style-name="T2">a</text:span><text:span text:style-name="T1">l </text:span><text:span text:style-name="T6">F</text:span><text:span text:style-name="T1">ondo </text:span><text:span text:style-name="T6">S</text:span><text:span text:style-name="T2">c</text:span><text:span text:style-name="T1">uola Esp</text:span><text:span text:style-name="T2">er</text:span><text:span text:style-name="T1">o _ ha opt</text:span><text:span text:style-name="T2">a</text:span><text:span text:style-name="T1">to p</text:span><text:span text:style-name="T2">e</text:span><text:span text:style-name="T1">r il </text:span><text:span text:style-name="T2">r</text:span><text:span text:style-name="T1">is</text:span><text:span text:style-name="T2">ca</text:span><text:span text:style-name="T1">tto d</text:span><text:span text:style-name="T2">e</text:span><text:span text:style-name="T1">lla posi</text:span><text:span text:style-name="T2">z</text:span><text:span text:style-name="T1">ione m</text:span><text:span text:style-name="T2">a</text:span><text:span text:style-name="T1">tu</text:span><text:span text:style-name="T2">ra</text:span><text:span text:style-name="T1">ta</text:span></text:p>
      <text:p text:style-name="P15"><text:span text:style-name="T1"></text:span><text:span text:style-name="T15"> </text:span><text:span text:style-name="T18">□</text:span><text:span text:style-name="T15">di non </text:span><text:span text:style-name="T14">e</text:span><text:span text:style-name="T15">ss</text:span><text:span text:style-name="T14">er</text:span><text:span text:style-name="T15">e is</text:span><text:span text:style-name="T14">cr</text:span><text:span text:style-name="T15">itto </text:span><text:span text:style-name="T14">a</text:span><text:span text:style-name="T15">l </text:span><text:span text:style-name="T16">F</text:span><text:span text:style-name="T15">ondo </text:span><text:span text:style-name="T16">S</text:span><text:span text:style-name="T14">c</text:span><text:span text:style-name="T15">uola Esp</text:span><text:span text:style-name="T14">er</text:span><text:span text:style-name="T15">o</text:span></text:p>
      <text:p text:style-name="P16"/>
      <text:p text:style-name="P13"><text:span text:style-name="T7">S</text:span><text:span text:style-name="T10">i </text:span><text:span text:style-name="T3">ra</text:span><text:span text:style-name="T10">mm</text:span><text:span text:style-name="T3">e</text:span><text:span text:style-name="T10">nta </text:span><text:span text:style-name="T3">c</text:span><text:span text:style-name="T10">he non è is</text:span><text:span text:style-name="T3">cr</text:span><text:span text:style-name="T10">itto </text:span><text:span text:style-name="T3">a</text:span><text:span text:style-name="T10">l <text:s/></text:span><text:span text:style-name="T3">f</text:span><text:span text:style-name="T10">ondo <text:s/></text:span><text:span text:style-name="T3">c</text:span><text:span text:style-name="T10">hi <text:s/></text:span><text:span text:style-name="T3">a</text:span><text:span text:style-name="T10">bbia </text:span><text:span text:style-name="T3">c</text:span><text:span text:style-name="T10">hi</text:span><text:span text:style-name="T3">e</text:span><text:span text:style-name="T10">sto il </text:span><text:span text:style-name="T3">r</text:span><text:span text:style-name="T10">is</text:span><text:span text:style-name="T3">ca</text:span><text:span text:style-name="T10">tto <text:s/>d</text:span><text:span text:style-name="T3">e</text:span><text:span text:style-name="T10">lla posi</text:span><text:span text:style-name="T3">z</text:span><text:span text:style-name="T10">ione m</text:span><text:span text:style-name="T3">a</text:span><text:span text:style-name="T10">tu</text:span><text:span text:style-name="T3">ra</text:span><text:span text:style-name="T10">ta </text:span><text:span text:style-name="T3">a</text:span><text:span text:style-name="T10">lla s</text:span><text:span text:style-name="T3">ca</text:span><text:span text:style-name="T10">d</text:span><text:span text:style-name="T3">e</text:span><text:span text:style-name="T10">n</text:span><text:span text:style-name="T3">z</text:span><text:span text:style-name="T10">a d</text:span><text:span text:style-name="T3">e</text:span><text:span text:style-name="T10">l p</text:span><text:span text:style-name="T3">rece</text:span><text:span text:style-name="T11">d</text:span><text:span text:style-name="T3">e</text:span><text:span text:style-name="T10">nte </text:span><text:span text:style-name="T3">c</text:span><text:span text:style-name="T10">ont</text:span><text:span text:style-name="T3">ra</text:span><text:span text:style-name="T10">tto.</text:span></text:p>
      <text:p text:style-name="P12"/>
      <text:list xml:id="list32570030" text:continue-numbering="true" text:style-name="WWNum2">
        <text:list-item>
          <text:p text:style-name="P38"><text:span text:style-name="T2">Ai sensi </text:span><text:span text:style-name="T1">d</text:span><text:span text:style-name="T2">e</text:span><text:span text:style-name="T1">ll'</text:span><text:span text:style-name="T2">ar</text:span><text:span text:style-name="T1">t.508d</text:span><text:span text:style-name="T2">e</text:span><text:span text:style-name="T1">lD.L.von.297/1994od</text:span><text:span text:style-name="T2">a</text:span><text:span text:style-name="T1">ll'</text:span><text:span text:style-name="T2">ar</text:span><text:span text:style-name="T1">t.53 d</text:span><text:span text:style-name="T2">e</text:span><text:span text:style-name="T1">l D.L.vo n. 165/2001</text:span></text:p>
        </text:list-item>
      </text:list>
      <text:p text:style-name="P40"><text:span text:style-name="T1"> </text:span><text:span text:style-name="T13">□</text:span><text:span text:style-name="T1">di non t</text:span><text:span text:style-name="T2">r</text:span><text:span text:style-name="T1">ov</text:span><text:span text:style-name="T2">ar</text:span><text:span text:style-name="T1">si </text:span><text:span text:style-name="T8">i</text:span><text:span text:style-name="T1">n n</text:span><text:span text:style-name="T2">e</text:span><text:span text:style-name="T1">ssuna d</text:span><text:span text:style-name="T2">e</text:span><text:span text:style-name="T1">lle situ</text:span><text:span text:style-name="T2">az</text:span><text:span text:style-name="T1">ioni di in</text:span><text:span text:style-name="T2">c</text:span><text:span text:style-name="T1">omp</text:span><text:span text:style-name="T2">a</text:span><text:span text:style-name="T1">ti</text:span><text:span text:style-name="T8">b</text:span><text:span text:style-name="T1">ilità</text:span></text:p>
      <text:p text:style-name="P15"><text:span text:style-name="T1"></text:span><text:span text:style-name="T15"> </text:span><text:span text:style-name="T18">□</text:span><text:span text:style-name="T15">di t</text:span><text:span text:style-name="T14">r</text:span><text:span text:style-name="T15">ov</text:span><text:span text:style-name="T14">ar</text:span><text:span text:style-name="T15">si </text:span><text:span text:style-name="T17">i</text:span><text:span text:style-name="T15">n una d</text:span><text:span text:style-name="T14">e</text:span><text:span text:style-name="T15">lle sudd</text:span><text:span text:style-name="T14">e</text:span><text:span text:style-name="T15">tte situ</text:span><text:span text:style-name="T14">az</text:span><text:span text:style-name="T15">ioni di in</text:span><text:span text:style-name="T14">c</text:span><text:span text:style-name="T15">omp</text:span><text:span text:style-name="T14">a</text:span><text:span text:style-name="T15">ti</text:span><text:span text:style-name="T17">b</text:span><text:span text:style-name="T15">ilità e di opt</text:span><text:span text:style-name="T14">ar</text:span><text:span text:style-name="T15">e p</text:span><text:span text:style-name="T14">e</text:span><text:span text:style-name="T15">r </text:span><text:span text:style-name="T17">i</text:span><text:span text:style-name="T15">l nuovo </text:span><text:span text:style-name="T14">ra</text:span><text:span text:style-name="T15">ppo</text:span><text:span text:style-name="T14">r</text:span><text:span text:style-name="T15">to di l</text:span><text:span text:style-name="T14">a</text:span><text:span text:style-name="T15">vo</text:span><text:span text:style-name="T14">r</text:span><text:span text:style-name="T15">o</text:span></text:p>
      <text:p text:style-name="P16"/>
      <text:list xml:id="list32570588" text:continue-numbering="true" text:style-name="WWNum2">
        <text:list-header>
          <text:p text:style-name="P39"/>
        </text:list-header>
      </text:list>
      <text:p text:style-name="P16"/>
      <text:p text:style-name="P29"><text:span text:style-name="T1"><text:s text:c="6"/></text:span><text:span text:style-name="T13">□</text:span><text:span text:style-name="T1"><text:tab/>di </text:span><text:span text:style-name="T2">e</text:span><text:span text:style-name="T1">ss</text:span><text:span text:style-name="T2">er</text:span><text:span text:style-name="T1">e </text:span><text:span text:style-name="T2">c</text:span><text:span text:style-name="T1">itt</text:span><text:span text:style-name="T2">a</text:span><text:span text:style-name="T1">dino/a it</text:span><text:span text:style-name="T2">a</text:span><text:span text:style-name="T1">li</text:span><text:span text:style-name="T2">a</text:span><text:span text:style-name="T1">no/a s</text:span><text:span text:style-name="T2">ec</text:span><text:span text:style-name="T1">ondo le</text:span><text:span text:style-name="T2"> r</text:span><text:span text:style-name="T1">isult</text:span><text:span text:style-name="T2">a</text:span><text:span text:style-name="T1">n</text:span><text:span text:style-name="T2">z</text:span><text:span text:style-name="T1">e d</text:span><text:span text:style-name="T2">e</text:span><text:span text:style-name="T1">l </text:span><text:span text:style-name="T6">C</text:span><text:span text:style-name="T1">omune di </text:span><text:span text:style-name="T12"><text:tab/>_______________</text:span></text:p>
      <text:p text:style-name="P32"><text:soft-page-break/></text:p>
      <text:p text:style-name="P29"><text:span text:style-name="T1"><text:s text:c="6"/></text:span><text:span text:style-name="T13">□</text:span><text:span text:style-name="T1"> <text:s text:c="3"/></text:span><text:span text:style-name="freebirdanalyticsviewquestiontitle"><text:span text:style-name="T1">di godere dei diritti politici</text:span></text:span></text:p>
      <text:p text:style-name="P7"><text:span text:style-name="freebirdanalyticsviewquestiontitle"><text:span text:style-name="T1"/></text:span></text:p>
      <text:p text:style-name="P29"><text:span text:style-name="freebirdanalyticsviewquestiontitle"><text:span text:style-name="T1"><text:s text:c="6"/></text:span></text:span><text:span text:style-name="freebirdanalyticsviewquestiontitle"><text:span text:style-name="T13">□</text:span></text:span><text:span text:style-name="freebirdanalyticsviewquestiontitle"><text:span text:style-name="T1"><text:tab/>di essere ___________________________<text:tab/></text:span></text:span></text:p>
      <text:p text:style-name="P8"><text:span text:style-name="T3">(</text:span><text:span text:style-name="T10">indi</text:span><text:span text:style-name="T3">c</text:span><text:span text:style-name="T10">arelo </text:span><text:span text:style-name="T9">s</text:span><text:span text:style-name="T10">tato </text:span><text:span text:style-name="T3">c</text:span><text:span text:style-name="T10">i</text:span><text:span text:style-name="T3">v</text:span><text:span text:style-name="T10">il</text:span><text:span text:style-name="T3">e</text:span><text:span text:style-name="T10">:</text:span><text:span text:style-name="T9">l</text:span><text:span text:style-name="T10">ib</text:span><text:span text:style-name="T3">e</text:span><text:span text:style-name="T10">ro,</text:span><text:span text:style-name="T3">c</text:span><text:span text:style-name="T10">oniugat</text:span><text:span text:style-name="T9">o</text:span><text:span text:style-name="T10">/a </text:span><text:span text:style-name="T3">c</text:span><text:span text:style-name="T10">on)</text:span></text:p>
      <text:p text:style-name="P6"/>
      <text:p text:style-name="P17"><text:span text:style-name="T15"></text:span><text:span text:style-name="T18">□</text:span><text:span text:style-name="T15"><text:tab/></text:span><text:span text:style-name="T14">c</text:span><text:span text:style-name="T15">he la</text:span><text:span text:style-name="T14"> fa</text:span><text:span text:style-name="T15">miglia</text:span><text:span text:style-name="T14"> a</text:span><text:span text:style-name="T15">n</text:span><text:span text:style-name="T14">a</text:span><text:span text:style-name="T15">g</text:span><text:span text:style-name="T16">r</text:span><text:span text:style-name="T14">af</text:span><text:span text:style-name="T15">i </text:span><text:span text:style-name="T14">c</text:span><text:span text:style-name="T15">asi </text:span><text:span text:style-name="T14">c</text:span><text:span text:style-name="T15">ompone d</text:span><text:span text:style-name="T14">e</text:span><text:span text:style-name="T15">lle s</text:span><text:span text:style-name="T14">e</text:span><text:span text:style-name="T15">gu</text:span><text:span text:style-name="T14">e</text:span><text:span text:style-name="T15">nti p</text:span><text:span text:style-name="T14">er</text:span><text:span text:style-name="T15">sone</text:span></text:p>
      <text:p text:style-name="P21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"/>
          </table:table-cell>
          <table:table-cell table:style-name="Tabella1.B1" office:value-type="string">
            <text:p text:style-name="P25">Cognome <text:s text:c="11"/>data di nascita <text:s text:c="19"/>luogo <text:s text:c="15"/>grado di parentela</text:p>
            <text:p text:style-name="P25"/>
          </table:table-cell>
        </table:table-row>
        <table:table-row table:style-name="Tabella1.2">
          <table:table-cell table:style-name="Tabella1.A2" office:value-type="string">
            <text:p text:style-name="P33"/>
          </table:table-cell>
          <table:table-cell table:style-name="Tabella1.B2" office:value-type="string">
            <text:p text:style-name="P26"/>
          </table:table-cell>
        </table:table-row>
        <table:table-row table:style-name="Tabella1.3">
          <table:table-cell table:style-name="Tabella1.A2" office:value-type="string">
            <text:p text:style-name="P33"/>
          </table:table-cell>
          <table:table-cell table:style-name="Tabella1.B2" office:value-type="string">
            <text:p text:style-name="P26"/>
          </table:table-cell>
        </table:table-row>
        <table:table-row table:style-name="Tabella1.4">
          <table:table-cell table:style-name="Tabella1.A2" office:value-type="string">
            <text:p text:style-name="P34"/>
          </table:table-cell>
          <table:table-cell table:style-name="Tabella1.B2" office:value-type="string">
            <text:p text:style-name="P27"/>
          </table:table-cell>
        </table:table-row>
        <table:table-row table:style-name="Tabella1.5">
          <table:table-cell table:style-name="Tabella1.A2" office:value-type="string">
            <text:p text:style-name="P34"/>
          </table:table-cell>
          <table:table-cell table:style-name="Tabella1.B2" office:value-type="string">
            <text:p text:style-name="P28"/>
          </table:table-cell>
        </table:table-row>
        <table:table-row table:style-name="Tabella1.6">
          <table:table-cell table:style-name="Tabella1.A2" office:value-type="string">
            <text:p text:style-name="P33"/>
          </table:table-cell>
          <table:table-cell table:style-name="Tabella1.B2" office:value-type="string">
            <text:p text:style-name="P27"/>
          </table:table-cell>
        </table:table-row>
        <table:table-row table:style-name="Tabella1.7">
          <table:table-cell table:style-name="Tabella1.A2" office:value-type="string">
            <text:p text:style-name="P33"/>
          </table:table-cell>
          <table:table-cell table:style-name="Tabella1.B2" office:value-type="string">
            <text:p text:style-name="P26"/>
          </table:table-cell>
        </table:table-row>
      </table:table>
      <text:p text:style-name="P1"/>
      <text:p text:style-name="P19"><text:span text:style-name="T1"></text:span><text:span text:style-name="T13">□</text:span><text:span text:style-name="T1"><text:tab/>di </text:span><text:span text:style-name="T2">e</text:span><text:span text:style-name="T1">ss</text:span><text:span text:style-name="T2">er</text:span><text:span text:style-name="T1">e in poss</text:span><text:span text:style-name="T2">e</text:span><text:span text:style-name="T1">sso d</text:span><text:span text:style-name="T2">e</text:span><text:span text:style-name="T1">l s</text:span><text:span text:style-name="T2">e</text:span><text:span text:style-name="T1">gu</text:span><text:span text:style-name="T2">e</text:span><text:span text:style-name="T1">nte tit</text:span><text:span text:style-name="T8">o</text:span><text:span text:style-name="T1">lo di studio </text:span><text:span text:style-name="T12"><text:tab/>_____</text:span></text:p>
      <text:p text:style-name="P19"><text:span text:style-name="T5"><text:s text:c="9"/></text:span><text:span text:style-name="T2">r</text:span><text:span text:style-name="T1">il</text:span><text:span text:style-name="T2">a</text:span><text:span text:style-name="T1">s</text:span><text:span text:style-name="T2">c</text:span><text:span text:style-name="T1">i</text:span><text:span text:style-name="T2">a</text:span><text:span text:style-name="T1">to da ___________________________________________________</text:span><text:span text:style-name="T12"><text:tab/></text:span></text:p>
      <text:p text:style-name="P30"/>
      <text:p text:style-name="P18"><text:span text:style-name="T1"></text:span><text:span text:style-name="T13">□</text:span><text:span text:style-name="T1"><text:tab/>di </text:span><text:span text:style-name="T2">e</text:span><text:span text:style-name="T1">ss</text:span><text:span text:style-name="T2">er</text:span><text:span text:style-name="T1">e in poss</text:span><text:span text:style-name="T2">e</text:span><text:span text:style-name="T1">sso d</text:span><text:span text:style-name="T2">e</text:span><text:span text:style-name="T1">l s</text:span><text:span text:style-name="T2">e</text:span><text:span text:style-name="T1">gu</text:span><text:span text:style-name="T2">e</text:span><text:span text:style-name="T1">nte </text:span><text:span text:style-name="T2">c</text:span><text:span text:style-name="T1">odi</text:span><text:span text:style-name="T2">c</text:span><text:span text:style-name="T1">e </text:span><text:span text:style-name="T2">f</text:span><text:span text:style-name="T1">is</text:span><text:span text:style-name="T2">ca</text:span><text:span text:style-name="T1">le ____________________________</text:span></text:p>
      <text:p text:style-name="P22"/>
      <text:p text:style-name="P23"><text:span text:style-name="T19">□</text:span> <text:s text:c="4"/>di godere di sana e robusta costituzione fisica. </text:p>
      <text:p text:style-name="P20"/>
      <text:p text:style-name="P24"/>
      <text:p text:style-name="P24"/>
      <text:p text:style-name="P2">INFORMATIVA SUL TRATTAMENTO DEI DATI PERSONALI AI SENSI DELL'ART.13 DEL D. LGS. N.196/03 e del GDPR UE 679/2016</text:p>
      <text:p text:style-name="P4">Con riferimento al trattamento di dati personali, ai sensi dell’art. 13 del Regolamento (UE) 2016/679 del Parlamento europeo e del Consiglio del 27 aprile 2016 e del d.lgs. 30 giugno 2003, n. 196, si forniscono le seguenti informazioni: </text:p>
      <text:p text:style-name="P5">Titolare del trattamento dei dati</text:p>
      <text:p text:style-name="P7"><text:span text:style-name="T2">Il Titolare del trattamento dei dati è l’istituzione scolastica stessa, avente personalità giuridica autonoma e legalmente rappresentata dal Dirigente Scolastico Dott.ssa Adele Caputo, alla quale ci si potrà rivolgere per esercitare i diritti degli interessati, scrivendo all’indirizzo PEC: </text:span><text:a xlink:type="simple" xlink:href="mailto:ceic84000d@pec.istruzione.it" text:style-name="Internet_20_link" text:visited-style-name="Visited_20_Internet_20_Link"><text:span text:style-name="T2">ceic87300r@pec.istruzione.it</text:span></text:a></text:p>
      <text:p text:style-name="P5">Responsabile della protezione dei dati </text:p>
      <text:p text:style-name="P7"><text:span text:style-name="T2">Il Responsabile della Protezione dei Dati (RPD) dell’istituzione scolastica è stato individuato, nel Dott. Vincenzo De Prisco, raggiungibile al seguente indirizzo e-mail: </text:span><text:a xlink:type="simple" xlink:href="mailto:info@civitasdigitale.it" text:style-name="Internet_20_link" text:visited-style-name="Visited_20_Internet_20_Link"><text:span text:style-name="T2">info@civitasdigitale.it</text:span></text:a><text:span text:style-name="T2">.</text:span></text:p>
      <text:p text:style-name="P5">Modalità del trattamento </text:p>
      <text:p text:style-name="P4"><text:soft-page-break/>Il trattamento dei dati personali è realizzato, con modalità prevalentemente informatiche e telematiche, mediante operazioni di raccolta, registrazione, organizzazione, conservazione, consultazione, estrazione, utilizzo, comunicazione, diffusione (ove prevista) nonché cancellazione e distruzione dei dati. </text:p>
      <text:p text:style-name="P5">Destinatari del trattamento </text:p>
      <text:p text:style-name="P7"><text:span text:style-name="T2">Il trattamento dei dati è svolto dai soggetti autorizzati di questo Istituto scolastico, che agisce sulla base di specifiche istruzioni fornite in ordine a finalità e modalità del trattamento medesimo. </text:span><text:span text:style-name="T4">Conservazione dei Dati </text:span></text:p>
      <text:p text:style-name="P4">I dati saranno conservati per il periodo di tempo necessario per il conseguimento delle finalità per le quali sono raccolti o successivamente trattati conformemente a quanto previsto dagli obblighi di legge. </text:p>
      <text:p text:style-name="P5">Diritti degli interessati </text:p>
      <text:p text:style-name="P7"><text:span text:style-name="T2">Gli interessati hanno il diritto di ottenere dall’Istituzione scolastica, nei casi previsti, l'accesso ai propri dati personali, la rettifica, la portabilità o la cancellazione degli stessi, la limitazione del trattamento che li riguarda o di opporsi al trattamento (artt. 15 e ss. del Regolamento (UE) </text:span><text:span text:style-name="T2">2016/679), presentando istanza all’istituzione scolastica, Titolare del trattamento, agli indirizzi sopra indicati. </text:span></text:p>
      <text:p text:style-name="P5">Diritto di reclamo </text:p>
      <text:p text:style-name="P4">Gli interessati che ritengono che il trattamento dei dati personali a loro riferiti avvenga in violazione di quanto previsto dal Regolamento (UE) 2016/679 hanno il diritto di proporre reclamo al Garante per la protezione dei dati personali, come previsto dall’art. 77 del Regolamento stesso, o di adire le vie legali nelle opportune sedi giudiziarie, ai sensi dell'art. 79 del Regolamento medesimo.</text:p>
      <text:p text:style-name="P7"><text:span text:style-name="T4">Trasferimento dei dati personali in Paesi terz</text:span><text:span text:style-name="T2">i </text:span></text:p>
      <text:p text:style-name="P4">I dati personali non saranno trasferiti verso paesi terzi o organizzazioni internazionali. </text:p>
      <text:p text:style-name="P5">Processo decisionale automatizzato </text:p>
      <text:p text:style-name="P4">Il titolare non adotta alcun processo decisionale automatizzato compresa la profilazione di cui all’art. 22, paragrafi 1 e 4 del Regolamento (UE) 2016/679.</text:p>
      <text:p text:style-name="P24"/>
      <text:p text:style-name="P24"/>
      <text:p text:style-name="P24"/>
      <text:p text:style-name="P35">Teverola, _________________________</text:p>
      <text:p text:style-name="P35"/>
      <text:p text:style-name="P35"/>
      <text:p text:style-name="P36"><text:tab/><text:tab/><text:tab/>IL DICHIARANTE</text:p>
      <text:p text:style-name="P37">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Calibri" style:font-name-asian="Times New Roman1" style:language-asian="it" style:country-asian="IT" style:font-name-complex="Times New Roman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cm" fo:margin-bottom="0cm" fo:line-height="100%" fo:keep-with-next="always" style:punctuation-wrap="hanging"/>
      <style:text-properties style:font-name="Times New Roman" fo:font-size="14pt" fo:letter-spacing="0.035cm" style:font-size-asian="14pt" style:font-size-complex="14pt" style:font-weight-complex="bold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>
      <style:text-properties style:font-name="Calibri" style:font-name-asian="Times New Roman1" style:language-asian="it" style:country-asian="IT" style:font-name-complex="Times New Roman1"/>
    </style:style>
    <style:style style:name="Piè_20_di_20_pagina_20_Carattere" style:display-name="Piè di pagina Carattere" style:family="text" style:parent-style-name="Default_20_Paragraph_20_Font">
      <style:text-properties style:font-name="Calibri" style:font-name-asian="Times New Roman1" style:language-asian="it" style:country-asian="IT" style:font-name-complex="Times New Roman1"/>
    </style:style>
    <style:style style:name="freebirdanalyticsviewquestiontitle" style:family="text" style:parent-style-name="Default_20_Paragraph_20_Font"/>
    <style:style style:name="Titolo_20_1_20_Carattere" style:display-name="Titolo 1 Carattere" style:family="text" style:parent-style-name="Default_20_Paragraph_20_Font">
      <style:text-properties style:font-name="Times New Roman" fo:font-size="14pt" fo:letter-spacing="0.035cm" style:font-name-asian="Times New Roman1" style:font-size-asian="14pt" style:language-asian="it" style:country-asian="IT" style:font-name-complex="Times New Roman1" style:font-size-complex="14pt" style:font-weight-complex="bold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Unresolved_20_Mention" style:display-name="Unresolved Mention" style:family="text" style:parent-style-name="Default_20_Paragraph_20_Font">
      <style:text-properties fo:color="#605e5c"/>
    </style:style>
    <style:style style:name="ListLabel_20_1" style:display-name="ListLabel 1" style:family="text">
      <style:text-properties style:font-name-complex="Courier New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545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815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085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355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62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895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165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435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70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49cm" fo:margin-bottom="2cm" fo:margin-left="2cm" fo:margin-right="2cm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header-left>
        <text:p text:style-name="Standard"/>
      </style:head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sofia.conte</meta:initial-creator>
    <meta:editing-cycles>11</meta:editing-cycles>
    <meta:print-date>2025-08-26T10:09:24.89</meta:print-date>
    <meta:creation-date>2024-08-27T10:01:00</meta:creation-date>
    <dc:date>2026-08-17T12:29:59.35</dc:date>
    <meta:editing-duration>PT32M30S</meta:editing-duration>
    <meta:generator>OpenOffice/4.1.13$Win32 OpenOffice.org_project/4113m1$Build-9810</meta:generator>
    <meta:document-statistic meta:table-count="1" meta:image-count="0" meta:object-count="0" meta:page-count="3" meta:paragraph-count="48" meta:word-count="687" meta:character-count="5253"/>
    <dc:creator>Anna Vscnt</dc:creator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